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style:text-underline-style="none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6pt" style:text-underline-style="none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4pt" style:text-underline-style="none" fo:font-weight="normal" officeooo:rsid="0011eac4" officeooo:paragraph-rsid="0011eac4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4pt" style:text-underline-style="none" style:font-size-asian="14pt" style:font-size-complex="14pt"/>
    </style:style>
    <style:style style:name="P5" style:family="paragraph" style:parent-style-name="Standard">
      <style:paragraph-properties fo:text-align="start" style:justify-single-word="false"/>
      <style:text-properties style:text-underline-style="none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Standard">
      <style:paragraph-properties fo:text-align="start" style:justify-single-word="false"/>
      <style:text-properties style:text-underline-style="none" officeooo:paragraph-rsid="0011eac4"/>
    </style:style>
    <style:style style:name="P8" style:family="paragraph" style:parent-style-name="Standard">
      <style:paragraph-properties fo:text-align="start" style:justify-single-word="false"/>
      <style:text-properties officeooo:paragraph-rsid="0011eac4"/>
    </style:style>
    <style:style style:name="P9" style:family="paragraph" style:parent-style-name="Standard">
      <style:paragraph-properties fo:text-align="start" style:justify-single-word="false"/>
      <style:text-properties style:text-underline-style="solid" style:text-underline-width="auto" style:text-underline-color="font-color"/>
    </style:style>
    <style:style style:name="P10" style:family="paragraph" style:parent-style-name="Text_20_body">
      <style:paragraph-properties fo:text-align="start" style:justify-single-word="false"/>
      <style:text-properties style:text-underline-style="none"/>
    </style:style>
    <style:style style:name="T1" style:family="text">
      <style:text-properties style:text-position="super 58%"/>
    </style:style>
    <style:style style:name="T2" style:family="text">
      <style:text-properties style:text-underline-style="none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text-position="super 58%" style:text-underline-style="none"/>
    </style:style>
    <style:style style:name="T5" style:family="text">
      <style:text-properties fo:font-family="sans-serif"/>
    </style:style>
    <style:style style:name="T6" style:family="text">
      <style:text-properties fo:font-variant="normal" fo:text-transform="none" fo:color="#222222" loext:opacity="100%" fo:font-family="Roboto, arial, sans-serif" fo:font-size="12pt" fo:letter-spacing="normal" fo:font-style="normal" fo:font-weight="bold"/>
    </style:style>
    <style:style style:name="T7" style:family="text">
      <style:text-properties fo:font-variant="normal" fo:text-transform="none" fo:color="#222222" loext:opacity="100%" fo:font-family="Roboto, arial, sans-serif" fo:font-size="12pt" fo:letter-spacing="normal" fo:font-style="normal" fo:font-weight="normal"/>
    </style:style>
    <style:style style:name="T8" style:family="text">
      <style:text-properties fo:font-variant="normal" fo:text-transform="none" fo:color="#222222" loext:opacity="100%" fo:letter-spacing="normal"/>
    </style:style>
    <style:style style:name="T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0" style:family="text">
      <style:text-properties style:text-underline-style="none" fo:font-weight="bold" style:font-weight-asian="bold" style:font-weight-complex="bold"/>
    </style:style>
    <style:style style:name="T11" style:family="text">
      <style:text-properties style:text-underline-style="none" fo:font-weight="normal" style:font-weight-asian="normal" style:font-weight-complex="normal"/>
    </style:style>
    <style:style style:name="T12" style:family="text">
      <style:text-properties fo:font-variant="normal" fo:text-transform="none" fo:color="#000000" loext:opacity="100%" fo:font-family="georgia" fo:letter-spacing="normal" fo:font-style="normal" fo:font-weight="normal"/>
    </style:style>
    <style:style style:name="T13" style:family="text">
      <style:text-properties style:text-underline-style="solid" style:text-underline-width="auto" style:text-und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--- Present Union Pacific Roster ---</text:p>
      <text:p text:style-name="P3">(V.1 &amp;2 below are Don Strack's UP Books)</text:p>
      <text:p text:style-name="P4"/>
      <text:p text:style-name="P4"/>
      <text:p text:style-name="P4">Doodlebugs – <text:s/>U.P. Used them into the '50's east of the Rockies</text:p>
      <text:p text:style-name="P4"/>
      <text:p text:style-name="P4">M-32 <text:s text:c="3"/>Doodlebug <text:s text:c="4"/>Bachmann <text:s text:c="7"/>DCC <text:s text:c="9"/>08-27-21 – - Came DC-</text:p>
      <text:p text:style-name="P4"><text:s text:c="79"/>Installed ESU LokPilot Nano Standard</text:p>
      <text:p text:style-name="P4"/>
      <text:p text:style-name="P4">XXX <text:s text:c="3"/>Doodlebug <text:s text:c="4"/>Bachmann <text:s text:c="7"/>DCC <text:s text:c="9"/>11-07-21––Came DCC</text:p>
      <text:p text:style-name="P4"><text:s text:c="78"/>Came with Non-stock Trailer Car</text:p>
      <text:p text:style-name="P4"><text:s/>---------------------------------------------------------------</text:p>
      <text:p text:style-name="P5"/>
      <text:p text:style-name="P5">EMD (EMC) NW2 – 1939 – V. 2 – p.22 <text:s/>– 2<text:span text:style-name="T1">nd</text:span> Guide p. 36</text:p>
      <text:p text:style-name="P5"/>
      <text:p text:style-name="P5">1020 <text:s text:c="2"/>EMD NW2 <text:s text:c="2"/>Kato 176-4373 <text:s text:c="13"/>DCC <text:s text:c="4"/>09-16-19 – Ebay - $66 – Came DCC</text:p>
      <text:p text:style-name="P5"><text:s/>---------------------------------------------------------------</text:p>
      <text:p text:style-name="P5"/>
      <text:p text:style-name="P5">EMC <text:s/>E6A /E6B – 1940/1941 – V. 1 – p. 158/202 <text:s/>– 2<text:span text:style-name="T1">nd</text:span> Guide p. 121-123</text:p>
      <text:p text:style-name="P5"/>
      <text:p text:style-name="P5">997A <text:s text:c="2"/>EMD E6 <text:s text:c="4"/>Life-like 7363 <text:s text:c="9"/>DC <text:s text:c="6"/>09-22-19 – <text:s/>– Came DC</text:p>
      <text:p text:style-name="P5">987B <text:s text:c="2"/>EMD E6 <text:s text:c="4"/>Life-like 7363 <text:s text:c="9"/>DC <text:s text:c="6"/>09-22-19 – <text:s/>– Came DC</text:p>
      <text:p text:style-name="P5">987A <text:s text:c="3"/>EMD E6 <text:s text:c="4"/>Life-like 7362 <text:s text:c="9"/>DC <text:s text:c="6"/>03-06-20 – – See note above</text:p>
      <text:p text:style-name="P5"><text:s/>---------------------------------------------------------------</text:p>
      <text:p text:style-name="P5"/>
      <text:p text:style-name="P5">Alco S2 - 1944 – V.2 - p. 27 <text:s/>– 2<text:span text:style-name="T1">nd</text:span> Guide p. 224-225</text:p>
      <text:p text:style-name="P5"/>
      <text:p text:style-name="P5"><text:s/>1147 <text:s/>Also S2 <text:s text:c="2"/>Atlas 40000694 <text:s text:c="5"/>DCC <text:s text:c="11"/>08-16-20 – <text:s/>– Came DC – Boston/Maine #1260</text:p>
      <text:p text:style-name="P5"><text:s text:c="78"/>Installed Digitrax DZ126IN -- Some UP's were black (V2 p.30)</text:p>
      <text:p text:style-name="P5"><text:s/>---------------------------------------------------------------</text:p>
      <text:p text:style-name="P5"/>
      <text:p text:style-name="P5">Baldwin VO-1000 -1944 – V. 2 - p. 28 <text:s/>– 2<text:span text:style-name="T1">nd</text:span> Guide p. 289-290</text:p>
      <text:p text:style-name="P5"/>
      <text:p text:style-name="P5">1060 <text:s/>Baldwin VO-1000 <text:s text:c="2"/>Atlas 40-000-551 <text:s text:c="2"/>DCC <text:s/>03-01-20––Came DC–Used frame for FM H20-44 <text:s text:c="11"/></text:p>
      <text:p text:style-name="P5"><text:s text:c="82"/>#1030 after installing DZ-123 decoder and used the cut up </text:p>
      <text:p text:style-name="P5"><text:s text:c="82"/>light board. <text:s/></text:p>
      <text:p text:style-name="P5"><text:s text:c="82"/>The frame under the <text:s/>shell now is from the</text:p>
      <text:p text:style-name="P5"><text:s text:c="82"/>Milwaukee Rd VO-1000 #938 which came DCC and was </text:p>
      <text:p text:style-name="P5"><text:s text:c="82"/>Bought 01-10-20 – Ebay – $51)</text:p>
      <text:p text:style-name="P5"><text:s text:c="83"/>China/Better running VO.</text:p>
      <text:p text:style-name="P5"><text:s/>---------------------------------------------------------------</text:p>
      <text:p text:style-name="P4"/>
      <text:p text:style-name="P5">F-M Erie-built A/B Units – 1945 – V. 1 – p. 123, 128 <text:s/>– 2<text:span text:style-name="T1">nd</text:span> Guide p. 342-343</text:p>
      <text:p text:style-name="P5"/>
      <text:p text:style-name="P5"><text:s text:c="4"/></text:p>
      <text:p text:style-name="P5">704A <text:s text:c="2"/>F-M Erie-built <text:s text:c="2"/>Life Like <text:s/>7494 <text:s text:c="5"/>DC <text:s text:c="10"/>02-24-20 – <text:s/>– Came DC</text:p>
      <text:p text:style-name="P5">704B <text:s text:c="2"/>F-M Erie-built <text:s text:c="2"/>Life Like <text:s/>7494 <text:s text:c="5"/>DC <text:s text:c="10"/>02-24-20 – <text:s/>– Came DC <text:tab/><text:tab/><text:tab/></text:p>
      <text:p text:style-name="P5"><text:soft-page-break/></text:p>
      <text:p text:style-name="P5">605B <text:s text:c="2"/>Alco PB-1 <text:s text:c="5"/>Life Like <text:s text:c="2"/>7086 <text:s text:c="4"/>Dummy B <text:s text:c="2"/>03-06-20 <text:s/>– --Use with Erie A shell for power B</text:p>
      <text:p text:style-name="P5"><text:s text:c="128"/></text:p>
      <text:p text:style-name="P5">0000 <text:s text:c="26"/>Kato 106-0800 <text:s text:c="3"/>DC <text:s text:c="2"/>01-12-20 –Undecorated – Use for Erie A Shell</text:p>
      <text:p text:style-name="P5">0000 <text:s text:c="5"/>Alco PB-1 <text:s text:c="3"/>Kato 106-0800 <text:s text:c="3"/>DC <text:s text:c="2"/>01-12-20 – <text:s/>– Use for Erie B Shell</text:p>
      <text:p text:style-name="P5">605B <text:s text:c="4"/>Alco PB-1 <text:s text:c="3"/>Kato 106-0804 <text:s text:c="3"/>DC <text:s text:c="2"/>01-08-20 – – Came DC <text:s/>– Use for Erie A shell</text:p>
      <text:p text:style-name="P5">or </text:p>
      <text:p text:style-name="P5">605B <text:s text:c="4"/>Alco PB-1 <text:s text:c="3"/>Life-like <text:s/>7083 <text:s text:c="5"/>Dummy <text:s text:c="6"/>03-03-20 – <text:s/>(half of a set) – see PA-1's below</text:p>
      <text:p text:style-name="P5"><text:s text:c="94"/></text:p>
      <text:p text:style-name="P5"><text:s/>----------------------------------------------- <text:s/>Erie Shells I have ------------------------------------------</text:p>
      <text:p text:style-name="P5">3 Erie Built A Shells <text:s text:c="2"/>V-Line <text:s text:c="44"/>12-31-19 – <text:s/>2 shells- they sent 3</text:p>
      <text:p text:style-name="P5">1 Erie Built B Shell <text:s text:c="4"/>trainutz <text:s text:c="4"/>cast resin shell <text:s text:c="14"/>01-02-20 – </text:p>
      <text:p text:style-name="P5"/>
      <text:p text:style-name="P5"><text:s/>-------------------- Could also use these with Erie Shells for couplers on both ends ----------------------------</text:p>
      <text:p text:style-name="P5"/>
      <text:p text:style-name="P5">0000 <text:s/>Alco <text:s/>PA-1 <text:s text:c="2"/>Con-Cor <text:s/>001-02061D <text:s text:c="14"/>DC <text:s text:c="7"/>01-01-20 – <text:s/>– Came DC and D&amp;RG</text:p>
      <text:p text:style-name="P5">0000 <text:s/>Alco <text:s/>PA-1 <text:s text:c="2"/>Con-Cor 001-02071D <text:s text:c="12"/>Dummy <text:s text:c="3"/>12-31-19 – <text:s/>– Came D&amp;RG</text:p>
      <text:p text:style-name="P5">0000 <text:s/>Alco <text:s/>PB-1 <text:s text:c="2"/>Con-Cor 001-002042 (01) <text:s text:c="5"/>Dummy <text:s text:c="3"/>01-02-20 – <text:s/>– Came Santa Fe </text:p>
      <text:p text:style-name="P5"><text:s/>---------------------------------------------------------------</text:p>
      <text:p text:style-name="P5"/>
      <text:p text:style-name="P5">FM H-10-44 – 1945 – V. 2 - p. 47 <text:s/>– 2<text:span text:style-name="T1">nd</text:span> Guide p. 328</text:p>
      <text:p text:style-name="P5"/>
      <text:p text:style-name="P5"><text:s/>FM H-10-44 shell from Shapeways <text:s text:c="28"/>07-10-20 – Shapeways Shell – <text:s/>--- Install shell on</text:p>
      <text:p text:style-name="P5"/>
      <text:p text:style-name="P5"><text:s/>1300 <text:s/>FM H-10-44 <text:s text:c="54"/>12-13-22 SBS - <text:s/>– New – <text:s/>Better China VO-1000</text:p>
      <text:p text:style-name="P5"><text:s text:c="86"/>Western Maryland #132 – VO-1000 <text:s/>Use the frame with</text:p>
      <text:p text:style-name="P5"><text:s text:c="86"/>the Shapeways Shell - <text:s/>install ESU LokSound with </text:p>
      <text:p text:style-name="P5"><text:s text:c="86"/>FM H-12-44 Sound file-Same as H-10</text:p>
      <text:p text:style-name="P5"><text:s text:c="86"/>NOTE: Sound Decoder by itself is 1310</text:p>
      <text:p text:style-name="P5"/>
      <text:p text:style-name="P5">1300 <text:s/>FM H-10-44 <text:s text:c="5"/>Atlas <text:s/>51020 <text:s text:c="4"/>DCC <text:s text:c="6"/>07-23-20 - <text:s/>- Great Northern #141 VO-1000 chassis</text:p>
      <text:p text:style-name="P5"><text:s text:c="77"/>Came DC used TCS VO-1000 decoder from Litchfield - $40</text:p>
      <text:p text:style-name="P5"><text:s text:c="78"/>Put the Great Northern shell back on and maybe sell.</text:p>
      <text:p text:style-name="P5"/>
      <text:p text:style-name="P5">The H-10-44 looks the same as the H-12-44 <text:s/>– <text:s/>1000 HP vs 1200 HP for the H-12-44. <text:s/>There are two H-12's in the maybe for sale further down the roster. <text:s text:c="79"/></text:p>
      <text:p text:style-name="P5"><text:s/>---------------------------------------------------------------</text:p>
      <text:p text:style-name="P5"/>
      <text:p text:style-name="P5">EMD E7A/E7B – 1946 – V. 1 – p. 164 <text:s/>– 2<text:span text:style-name="T1">nd</text:span> Guide p. 121-123</text:p>
      <text:p text:style-name="P5"/>
      <text:p text:style-name="P5">986A <text:s text:c="3"/>EMD E7 <text:s text:c="5"/>Life-Like 7019 <text:s text:c="13"/>DC <text:s text:c="6"/>09-03-19 – <text:s/>set with unpowered B – came DC</text:p>
      <text:p text:style-name="P5">988B <text:s text:c="3"/>EMD E7 <text:s text:c="5"/>Life-Like 7022 <text:s text:c="13"/>DC <text:s text:c="6"/>09-03-19 – <text:s/>set with unpowered B – came DC</text:p>
      <text:p text:style-name="P5"/>
      <text:p text:style-name="P5">986A <text:s text:c="3"/>EMD E7 <text:s text:c="5"/>Life-Like 7019 <text:s text:c="13"/>DC <text:s text:c="6"/>09-03-19 – <text:s/>– came DC</text:p>
      <text:p text:style-name="P5">986A <text:s text:c="3"/>EMD E7 <text:s text:c="5"/>Life-Like 7019 <text:s text:c="13"/>DC <text:s text:c="6"/>10-12-19 – <text:s/>– came DC</text:p>
      <text:p text:style-name="P5"><text:s/>---------------------------------------------------------------</text:p>
      <text:p text:style-name="P5"/>
      <text:p text:style-name="P5">EMD F3A/F3B – 1947 – V. 2 - p.53/55 <text:s/>– 2<text:span text:style-name="T1">nd</text:span> Guide p. 91-94</text:p>
      <text:p text:style-name="P5"/>
      <text:p text:style-name="P5">1453A <text:s/>EMD <text:s/>F3A <text:s/>Kato 106-0305 <text:s text:c="3"/>DN163K0B <text:s text:c="3"/>05-07-19- <text:s/>- I installed decoders</text:p>
      <text:p text:style-name="P5">1453B <text:s/>EMD <text:s/>F3B <text:s/>Kato <text:s/>106-0305 <text:s text:c="2"/>DN163K0B <text:s text:c="3"/>05-07-19- <text:s/>- I installed decoders</text:p>
      <text:p text:style-name="P5"><text:soft-page-break/></text:p>
      <text:p text:style-name="P5">1453A <text:s/>EMD <text:s/>F3A <text:s/>Kato 106-0305 <text:s text:c="10"/>DC <text:s text:c="10"/>10-11-19 - <text:s/>– Came DC – 2003</text:p>
      <text:p text:style-name="P5">1453B <text:s/>EMD <text:s/>F3B <text:s/>Kato <text:s/>106-0305 <text:s text:c="9"/>DC <text:s text:c="10"/>10-11-19 - <text:s/>– Came DC – 2003</text:p>
      <text:p text:style-name="P5"/>
      <text:p text:style-name="P5">905A <text:s/>EMD F3A <text:s text:c="8"/>Kato 176-073 <text:s text:c="8"/>DC <text:s text:c="10"/>09-03-19 – <text:s/>– came DC – 1988</text:p>
      <text:p text:style-name="P6"><text:span text:style-name="T2">905B <text:s/>EMD F3B <text:s text:c="8"/>Kato 176-083 <text:s text:c="8"/>DC <text:s text:c="10"/>09-03-19 – <text:s/>– came DC – 1988 </text:span></text:p>
      <text:p text:style-name="P5"><text:s/>---------------------------------------------------------------</text:p>
      <text:p text:style-name="P5"/>
      <text:p text:style-name="P5">GE 44-Tonner – 1947 – V. 2 - p. 52 <text:s/>– 2<text:span text:style-name="T1">nd</text:span> Guide p. 153-154, 157-158</text:p>
      <text:p text:style-name="P5"/>
      <text:p text:style-name="P5">1399 <text:s text:c="5"/>GE 44 <text:s/>Ton <text:s text:c="3"/>Bachmann <text:s text:c="9"/>DCC <text:s text:c="11"/>04-13-19 - – Had DCC</text:p>
      <text:p text:style-name="P5"><text:s/>---------------------------------------------------------------</text:p>
      <text:p text:style-name="P5"/>
      <text:p text:style-name="P5">Alco PA-1/PB-1 – 1947 – V. 1 – p. 116 <text:s text:c="2"/>– 2<text:span text:style-name="T1">nd</text:span> Guide p. 276</text:p>
      <text:p text:style-name="P5"/>
      <text:p text:style-name="P5">605A <text:s text:c="4"/>Alco PA-1 <text:s text:c="3"/>Kato 176-4106 <text:s text:c="4"/>DCC <text:s text:c="11"/>09-31-19 – <text:s/>– Had DCC 1998</text:p>
      <text:p text:style-name="P5">605B <text:s text:c="4"/>Alco PB-1 <text:s text:c="3"/>Kato 106-0804 <text:s text:c="4"/>DCC <text:s text:c="11"/>09-31-19 – <text:s/>– Had DCC set 1998</text:p>
      <text:p text:style-name="P5">603A <text:s text:c="4"/>Alco PA-1 <text:s text:c="3"/>Kato 106-0804 <text:s text:c="4"/>DCC <text:s text:c="11"/>09-16-19 – <text:s/>– Had DCC set 1998</text:p>
      <text:p text:style-name="P5"/>
      <text:p text:style-name="P5">604A <text:s text:c="4"/>Alco PA-1 <text:s text:c="3"/>Con-Cor #2008 <text:s text:c="5"/>DC <text:s text:c="12"/>09-29-19 – <text:s/>– Came DC</text:p>
      <text:p text:style-name="P5">0000 <text:s text:c="4"/>Alco PB-1 <text:s text:c="4"/>Con-Cor #2048 <text:s text:c="2"/>Dummy <text:s text:c="7"/>01-01-20 – <text:s/>– Unpowered Dummy</text:p>
      <text:p text:style-name="P5"/>
      <text:p text:style-name="P5">604 <text:s text:c="7"/>Alco PA-1 <text:s text:c="3"/>Life-like <text:s/>7084 <text:s text:c="4"/>DC <text:s text:c="14"/>03-03-20 – <text:s text:c="2"/>– see next one</text:p>
      <text:p text:style-name="P5">602B <text:s text:c="4"/>Alco PB-1 <text:s text:c="3"/>Life-like <text:s/>7083 <text:s text:c="5"/>Dummy <text:s text:c="6"/>03-03-20 – <text:s/>– see one above</text:p>
      <text:p text:style-name="P5"/>
      <text:p text:style-name="P5">Note: <text:s/>See if I can switch the shell on the Life-Like <text:s/>604 &amp; 602 so that the B is powered.</text:p>
      <text:p text:style-name="P5"><text:s/>---------------------------------------------------------------</text:p>
      <text:p text:style-name="P5"/>
      <text:p text:style-name="P5">FM H-20-44 – 1947 – V. 2 - p. 51 <text:s/>– 2<text:span text:style-name="T1">nd</text:span> Guide p. 339-340</text:p>
      <text:p text:style-name="P5"/>
      <text:p text:style-name="P5">1360 <text:s text:c="2"/>FM H-20-44 <text:s text:c="3"/>CMR Products <text:s text:c="4"/>DCC <text:s text:c="10"/>07-08-20 <text:s/>– CMR Products – <text:s/>– Bought Shell Only</text:p>
      <text:p text:style-name="P5"><text:s text:c="83"/>Frame from Atlas 40-000-551--UP VO-1000 #1060</text:p>
      <text:p text:style-name="P5"><text:s text:c="83"/>that came DC. <text:s/>Installed DZ-123 decoder and used the </text:p>
      <text:p text:style-name="P5"><text:s text:c="83"/>cut up light board that was in that loco.</text:p>
      <text:p text:style-name="P5"><text:s text:c="84"/>China VO-1000 frame -- better runner than Korean VO</text:p>
      <text:p text:style-name="P5">---------------------------------------------------------------</text:p>
      <text:p text:style-name="P5"/>
      <text:p text:style-name="P5">FM H-15-44 – 1948 – V. 2 - p. 48 <text:s/>– 2<text:span text:style-name="T1">nd</text:span> Guide p. 333</text:p>
      <text:p text:style-name="P5"/>
      <text:p text:style-name="P5">1325 <text:s/>FM H15-44 <text:s/>Atlas <text:s/>52009 <text:s text:c="8"/>DCC <text:s text:c="9"/>02-21-23 – Came DC Install DCC from</text:p>
      <text:p text:style-name="P5"><text:s text:c="79"/>the one I had in the <text:s/>D&amp;RG and sell it.</text:p>
      <text:p text:style-name="P5"/>
      <text:p text:style-name="P5">151 <text:s text:c="3"/>FM H15-44 <text:s/>Atlas <text:s/>52165 <text:s text:c="8"/>DCC <text:s text:c="9"/>08-09-20 – <text:s/>Came DC Den &amp; Rio Grande #151</text:p>
      <text:p text:style-name="P5"><text:s text:c="80"/>Need to paint UP – Installed NCE #5240159 Decoder</text:p>
      <text:p text:style-name="P5">---------------------------------------------------------------</text:p>
      <text:p text:style-name="P5"/>
      <text:p text:style-name="P5">Alco RS-1 – 1948 – V. 2 - p. 38 <text:s/>– 2<text:span text:style-name="T1">nd</text:span> Guide p. 233-237</text:p>
      <text:p text:style-name="P5"/>
      <text:p text:style-name="P5">(Painted UP – Lettered Spokane International – Leased from them)</text:p>
      <text:p text:style-name="P5"/>
      <text:p text:style-name="P5">1211 <text:s text:c="4"/>Alco RS-1 <text:s text:c="3"/>Atlas <text:s text:c="3"/>4404 <text:s text:c="8"/>DCC <text:s text:c="6"/>07-26-20 – ---Came Penn 5906 – (1988) Repaint </text:p>
      <text:p text:style-name="P5"><text:soft-page-break/><text:s text:c="78"/>&amp; letter Spokane International #1211 (leased from them) </text:p>
      <text:p text:style-name="P5"><text:s text:c="79"/>Installed a DZ126T decoder Aug 2020</text:p>
      <text:p text:style-name="P5"/>
      <text:p text:style-name="P5">1212 <text:s text:c="4"/>Alco RS-1 <text:s text:c="3"/>Atlas <text:s/>44003 <text:s text:c="8"/>DCC <text:s text:c="4"/>07-29-20 – <text:s/>– Came DC Santa Fe #2397 – <text:s/>(1998) <text:s text:c="2"/></text:p>
      <text:p text:style-name="P5"><text:s text:c="76"/>Repaint &amp; letter Spokane International #1212 (leased from them)</text:p>
      <text:p text:style-name="P5"><text:s text:c="76"/>Installed a Lais 2 function decoder Aug 2020</text:p>
      <text:p text:style-name="P7"><text:s/>---------------------------------------------------------------</text:p>
      <text:p text:style-name="P5">Alco RSC-2 – 1948 – V. 2 - p. 31 <text:s/>– 2<text:span text:style-name="T1">nd</text:span> Guide p. 245</text:p>
      <text:p text:style-name="P5"/>
      <text:p text:style-name="P5">1281 <text:s/>Alco RSC-2 <text:s text:c="5"/>Kato 176-4305 <text:s text:c="2"/>DN163K2 <text:s text:c="4"/>11-25-19 - <text:s/>– Came DCC</text:p>
      <text:p text:style-name="P5"/>
      <text:p text:style-name="P5"/>
      <text:p text:style-name="P5">ALCO FA-1/FB-1 – 1948 – V. 2 – p. 71/74 <text:s/>– 2<text:span text:style-name="T1">nd</text:span> Guide p. 268-269</text:p>
      <text:p text:style-name="P5"/>
      <text:p text:style-name="P5">1624A <text:s text:c="2"/>Alco <text:s/>FA-1 <text:s text:c="6"/>Life-Like 7429 <text:s text:c="7"/>DC <text:s text:c="6"/>08-15-19 <text:s/>- came DC</text:p>
      <text:p text:style-name="P5">1624B <text:s text:c="2"/>Alco <text:s/>FB-1 <text:s text:c="6"/>Life-Like 7429 <text:s text:c="7"/>DC <text:s text:c="6"/>08-15-19 <text:s/>- came DC</text:p>
      <text:p text:style-name="P5">1614B <text:s text:c="2"/>Alco <text:s/>FB-1 <text:s text:c="6"/>Life-Like 7428 <text:s text:c="7"/>DC <text:s text:c="6"/>02-02-20 <text:s/>- came DC</text:p>
      <text:p text:style-name="P5"><text:s/>---------------------------------------------------------------</text:p>
      <text:p text:style-name="P5"/>
      <text:p text:style-name="P5"><text:span text:style-name="T3">Plymouth Switcher</text:span> <text:s/>(Maybe around 1950) <text:s/>UP Probably didn't have any. <text:s/>– 2<text:span text:style-name="T1">nd</text:span> Guide p. 396-403</text:p>
      <text:p text:style-name="P5"/>
      <text:p text:style-name="P5">32 <text:s text:c="2"/>Plymouth Switcher <text:s text:c="2"/>Bachmann <text:s text:c="12"/>DC <text:s text:c="5"/>03-31-21 <text:s text:c="2"/>– Santa Fe</text:p>
      <text:p text:style-name="P5"><text:s/>---------------------------------------------------------------</text:p>
      <text:p text:style-name="P5"/>
      <text:p text:style-name="P5">FM H16-44 – 1950 – V. 2 - p. 49 <text:s/>– 2<text:span text:style-name="T1">nd</text:span> Guide p. 333-336</text:p>
      <text:p text:style-name="P5"/>
      <text:p text:style-name="P5">1340 <text:s text:c="2"/>FM H-16-44 <text:s text:c="2"/>Atlas <text:s/>52062 <text:s text:c="2"/>DC <text:s text:c="15"/>12-10-22 Rodney on Nscale - – Came UP – Install the</text:p>
      <text:p text:style-name="P5"><text:s text:c="80"/>the NCE Decoder (below) and maybe sell that engine.</text:p>
      <text:p text:style-name="P5"/>
      <text:p text:style-name="P5">1340 <text:s text:c="2"/>FM H-16-44 <text:s text:c="2"/>Atlas <text:s/>52027 <text:s text:c="2"/>DCC <text:s text:c="12"/>07-23-20 – <text:s/>– Came DC – New Haven #594</text:p>
      <text:p text:style-name="P6"><text:span text:style-name="T2"><text:s text:c="78"/>Re-paint as UP 1340 – Decoder NCE 5240159 Litchfield</text:span> </text:p>
      <text:p text:style-name="P5"><text:s/>---------------------------------------------------------------</text:p>
      <text:p text:style-name="P8"><text:span text:style-name="T2">EMD F7A /B-1951 - V. 2 - p. 65/67 <text:s/>– 2</text:span><text:span text:style-name="T4">nd</text:span><text:span text:style-name="T2"> Guide p. 91-94, 124</text:span></text:p>
      <text:p text:style-name="P7">1467 <text:s text:c="4"/>EMD F7A <text:s text:c="3"/>Kato 176-217 <text:s text:c="10"/>DC <text:s text:c="10"/>09-12-19 – <text:s/>– Came DC</text:p>
      <text:p text:style-name="P5">1467 <text:s text:c="4"/>EMD F7A <text:s text:c="3"/>Kato 176-217 <text:s text:c="10"/>DC <text:s text:c="10"/>10-13-19 – <text:s/>– Came DC</text:p>
      <text:p text:style-name="P5"/>
      <text:p text:style-name="P5">1488C <text:s/>EMD F7A <text:s text:c="3"/>Kato 176-105 <text:s text:c="10"/>DC <text:s text:c="10"/>10-23-20 – <text:s/>– Came DC</text:p>
      <text:p text:style-name="P5">1476B <text:s/>EMD F7B <text:s/>Bachmann #11255 <text:s text:c="4"/>DC <text:s text:c="10"/>03-28-20 – <text:s/>– Came DC – Does not run well</text:p>
      <text:p text:style-name="P5"><text:s text:c="85"/>White gears/bad? <text:s/>see Spookshow</text:p>
      <text:p text:style-name="P5"><text:s/>---------------------------------------------------------------</text:p>
      <text:p text:style-name="P5"/>
      <text:p text:style-name="P5">EMD TR5A/TR5B – 1951 – V. 2 - p.87/88 <text:s/>– 2<text:span text:style-name="T1">nd</text:span> Guide p. 44-45</text:p>
      <text:p text:style-name="P5"/>
      <text:p text:style-name="P5">(Note: TR5's are cow/calf pairs of SW9's - SW9 <text:s/>and SW1200 and 1500 are very similar, 1500 has 1500 HP) <text:s text:c="4"/>Look at this: <text:s/>http://www.skytopmodels.com/tr4b.html</text:p>
      <text:p text:style-name="P5"/>
      <text:p text:style-name="P5">1870 <text:s text:c="2"/>EMD TR5A Cow <text:s/>Life-Like 7897 <text:s/>DC <text:s text:c="10"/>08-15-19 - <text:s/>– Came DC and as #1833 SW9</text:p>
      <text:p text:style-name="P5"><text:s text:c="84"/>Renumber to 1870 and use as TR5A Cow</text:p>
      <text:p text:style-name="P5"><text:s/>---------------------------------------------------------------</text:p>
      <text:p text:style-name="P5"/>
      <text:p text:style-name="P5">GE 4500 GTEL “Standard Turbines' (Inside walkways) – 1952 – V. 1 – p. 62 <text:s/>( <text:a xlink:type="simple" xlink:href="https://utahrails.net/up/up-diesel-story-1934-1982.php#gte4500" text:style-name="Internet_20_link" text:visited-style-name="Visited_20_Internet_20_Link">https://utahrails.net/up/up-diesel-<text:soft-page-break/>story-1934-1982.php#gte4500</text:a> )</text:p>
      <text:p text:style-name="P5"/>
      <text:p text:style-name="P5"><text:span text:style-name="T5">N Scale Propane for “Standard” Turbine</text:span> <text:s text:c="18"/>12-08-22 Shapeway Propane Turbine looks </text:p>
      <text:p text:style-name="P5"><text:s text:c="90"/>like 'Standard Turbine” with inside walkways.</text:p>
      <text:p text:style-name="P5"><text:s/>---------------------------------------------------------------</text:p>
      <text:p text:style-name="P5"/>
      <text:p text:style-name="P5">EMD TR5B Calf – 1953 – V. 2 - p. 85 <text:s/>– 2<text:span text:style-name="T1">nd</text:span> Guide p. 44-45 <text:s/>(look for SW1500 Calf on eBay)</text:p>
      <text:p text:style-name="P5"/>
      <text:p text:style-name="P5">1870B <text:s text:c="2"/>EMD SW9 Calf <text:s text:c="3"/>Con-Cor/Atlas <text:s text:c="3"/>Dummy <text:s text:c="4"/>01-16-20 – <text:s/></text:p>
      <text:p text:style-name="P5">0000 <text:s text:c="5"/>EMD SW9 Calf <text:s text:c="3"/>Atlas/Rivarossi <text:s text:c="2"/>Dummy <text:s text:c="4"/>01-07-20 – <text:s/>– Came as Norfolk &amp; Western</text:p>
      <text:p text:style-name="P5"><text:s/>---------------------------------------------------------------</text:p>
      <text:p text:style-name="P5"/>
      <text:p text:style-name="P5">GE 4500 GTEL “Veranda Turbines” (outside walkways) – 1952 – V. 1 – p. 63 <text:s/>– 2<text:span text:style-name="T1">nd</text:span> Guide p. 203-206</text:p>
      <text:p text:style-name="P5"/>
      <text:p text:style-name="P5"><text:s/>(Trucks used later on U50's) ( <text:a xlink:type="simple" xlink:href="https://utahrails.net/up/up-diesel-story-1934-1982.php#gte4500" text:style-name="Internet_20_link" text:visited-style-name="Visited_20_Internet_20_Link">https://utahrails.net/up/up-diesel-story-1934-1982.php#gte4500</text:a> ) </text:p>
      <text:p text:style-name="P5">Video: <text:s/>( <text:a xlink:type="simple" xlink:href="https://www.youtube.com/watch?v=spngeetQfRI" text:style-name="Internet_20_link" text:visited-style-name="Visited_20_Internet_20_Link">https://www.youtube.com/watch?v=spngeetQfRI</text:a> )</text:p>
      <text:p text:style-name="P5"/>
      <text:p text:style-name="P5">65 <text:s text:c="6"/>GE 4500 GTEL <text:s text:c="5"/>Con-Cor <text:s text:c="27"/>12-19-20 – <text:s/>– Came DC</text:p>
      <text:p text:style-name="P5">NA <text:s text:c="4"/>GE 4500 GTEL <text:s text:c="5"/>Con-Con <text:s text:c="27"/>06-15-21 – <text:s/>– Came DC &amp; Undecorated</text:p>
      <text:p text:style-name="P5">60 <text:s text:c="6"/>GE 4500 GTEL <text:s text:c="5"/>Con-Cor <text:s text:c="2"/>3321B <text:s text:c="14"/>08-20-21 – <text:s/>– Came DC</text:p>
      <text:p text:style-name="P5"/>
      <text:p text:style-name="P5">2 Car Tender Set <text:s text:c="4"/>Kato 106-085 <text:s text:c="30"/>01-31-21 <text:s/>– <text:s text:c="2"/>– Not Lighted</text:p>
      <text:p text:style-name="P5">2 Car Tender Set <text:s text:c="4"/>Kato 106-085 <text:s text:c="30"/>01-31-21 <text:s/>– <text:s text:c="2"/>– With Lighting Kit Installed</text:p>
      <text:p text:style-name="P5"><text:s/>---------------------------------------------------------------</text:p>
      <text:p text:style-name="P5"/>
      <text:p text:style-name="P5">EMD E8A/E8B – 1952 – V. 1 – p. 184/198 <text:s/>– 2<text:span text:style-name="T1">nd</text:span> Guide p. 124</text:p>
      <text:p text:style-name="P5"/>
      <text:p text:style-name="P5">930A <text:s text:c="3"/>EMD E8A <text:s text:c="3"/>Life-Like 7172 <text:s text:c="7"/>DC <text:s text:c="11"/>09-29-19 – <text:s/>– Came DC</text:p>
      <text:p text:style-name="P5">935B <text:s text:c="3"/>EMD E8B <text:s text:c="3"/>Kato 176-294 <text:s text:c="9"/>DC <text:s text:c="11"/>09-03-19 – <text:s/>– Came DC</text:p>
      <text:p text:style-name="P5"><text:s/>---------------------------------------------------------------</text:p>
      <text:p text:style-name="P5"/>
      <text:p text:style-name="P5">EMD GP7 – 1953 – V. 1 – p. 74 <text:s/>– 2<text:span text:style-name="T1">nd</text:span> Guide p. 53-56, 58 <text:s/>------ Long Hood Forward</text:p>
      <text:p text:style-name="P5"/>
      <text:p text:style-name="P5">Note: <text:s/>For coal train could run with RS-2's, GP9 and GP20</text:p>
      <text:p text:style-name="P5"/>
      <text:p text:style-name="P5">116 <text:s/>EMD GP7 <text:s text:c="2"/>Bachmann 62452 <text:s text:c="3"/>DCC <text:s text:c="5"/>09-30-19 – TopHobbyTrains - – Came DCC -Dynamic Brakes</text:p>
      <text:p text:style-name="P5">116 <text:s/>EMD GP7 <text:s text:c="2"/>Bachmann 62452 <text:s text:c="3"/>DCC <text:s text:c="5"/>12-27-30 – <text:s/>– Came DCC - Dynamic Brakes</text:p>
      <text:p text:style-name="P5"/>
      <text:p text:style-name="P5">Use the next ones for coal train:</text:p>
      <text:p text:style-name="P5">107 <text:s/>EMD GP7 <text:s text:c="2"/>Atlas 48230 <text:s text:c="13"/>DC <text:s text:c="4"/>12-24-19 – <text:s/>– Came DC – Use for coal train – D Brakes</text:p>
      <text:p text:style-name="P5">120 <text:s/>EMD GP7 <text:s text:c="2"/>Atlas 48231 <text:s text:c="13"/>DC <text:s text:c="4"/>09-15-20 <text:s/>– <text:s/>-- Came DC – Use for coal train – D Brakes</text:p>
      <text:p text:style-name="P5">127 <text:s/>EMD GP7 <text:s text:c="2"/>Atlas 48232 <text:s text:c="13"/>DC <text:s text:c="4"/>12-13-20 <text:s text:c="2"/>-- Came DC – Use for coal train – D Brakes</text:p>
      <text:p text:style-name="P5">107 <text:s/>EMD GP7 <text:s text:c="2"/>Atlas 48230 <text:s text:c="13"/>DC <text:s text:c="4"/>01-05-21 – <text:s/>– Came DC – Use for coal train – D Brakes</text:p>
      <text:p text:style-name="P5"/>
      <text:p text:style-name="P5"><text:span text:style-name="T6">GP7</text:span><text:span text:style-name="T7">, </text:span><text:span text:style-name="T6">GP9</text:span><text:span text:style-name="T7">, GP18 The main differences were internal not external. The most visible difference is the size and number of radiator fans (excluding the optional dynamic brake fan) but the </text:span><text:span text:style-name="T6">GP7</text:span><text:span text:style-name="T8"> </text:span><text:span text:style-name="T7">and early </text:span><text:span text:style-name="T6">GP9</text:span><text:span text:style-name="T8"> </text:span><text:span text:style-name="T7">had the same fans, that is 4 small fans. Latter </text:span><text:span text:style-name="T6">GP9</text:span><text:span text:style-name="T8"> </text:span><text:span text:style-name="T7">had two larger fans. GP7's could also have dynamic brakes. <text:s/>Atlas GP7's and GP9's appear to be the same.</text:span>. </text:p>
      <text:p text:style-name="P5"><text:s/>---------------------------------------------------------------</text:p>
      <text:p text:style-name="P5"/>
      <text:p text:style-name="P5">EMD SD7 – 1953 – V. 1 – p. 106 <text:s/>– 2<text:span text:style-name="T1">nd</text:span> Guide p. 71</text:p>
      <text:p text:style-name="P5"><text:soft-page-break/></text:p>
      <text:p text:style-name="P5">776 <text:s text:c="5"/>EMD <text:s/>SD7 <text:s text:c="4"/>Life-Like 7777 <text:s text:c="5"/>DC <text:s text:c="11"/>07-02-19 - <text:s/>– Came DC</text:p>
      <text:p text:style-name="P5">776 <text:s text:c="5"/>EMD <text:s/>SD7 <text:s text:c="4"/>Life-Like 7777 <text:s text:c="5"/>DC <text:s text:c="11"/>11-19-19 - <text:s/>– Came DC</text:p>
      <text:p text:style-name="P5"><text:s/>---------------------------------------------------------------</text:p>
      <text:p text:style-name="P5"/>
      <text:p text:style-name="P5">EMD SW9 – 1953 – V. 2 - p. 85 <text:s/>– 2<text:span text:style-name="T1">nd</text:span> Guide p. 43-49</text:p>
      <text:p text:style-name="P5"/>
      <text:p text:style-name="P5">1833 <text:s text:c="3"/>EMD SW9/1200 <text:s/>Life-Like 7897 <text:s/>DC <text:s text:c="10"/>07-11-19 - <text:s/>– Came DC</text:p>
      <text:p text:style-name="P5">1846 <text:s text:c="3"/>EMD SW9/1200 <text:s/>Life-Like 7898 <text:s/>DC <text:s text:c="10"/>08-15-19 - – Came DC</text:p>
      <text:p text:style-name="P5"/>
      <text:p text:style-name="P5">Info on trucks: <text:s/><text:a xlink:type="simple" xlink:href="https://www.micro-trains.com/index.php?route=product/product&amp;product_id=2124" text:style-name="Internet_20_link" text:visited-style-name="Visited_20_Internet_20_Link">https://www.micro-trains.com/index.php?route=product/product&amp;product_id=2124</text:a></text:p>
      <text:p text:style-name="P5">How to reduce wheel flanges for code 55 - https://www.trainboard.com/highball/index.php?threads/life-like-sw1200-question.134710/#post-1157787</text:p>
      <text:p text:style-name="P5"><text:s/>---------------------------------------------------------------</text:p>
      <text:p text:style-name="P5"/>
      <text:p text:style-name="P5">EMD GP9 – 1954 – V. 1 – p. 77/81 <text:s/>– 2<text:span text:style-name="T1">nd</text:span> Guide p. 53-56 <text:s/>--- Cab Forward <text:s/>- Use with coal train also GP20</text:p>
      <text:p text:style-name="P5"/>
      <text:p text:style-name="P5">173 <text:s text:c="5"/>EMD GP9 <text:s text:c="10"/>Atlas 48332 <text:s text:c="6"/>DC <text:s text:c="11"/>10-06-19 – <text:s/>– Came DC <text:s/>– Has Dynamic Brakes</text:p>
      <text:p text:style-name="P5">198 <text:s text:c="5"/>EMD GP9 <text:s text:c="10"/>Atlas 48333 <text:s text:c="6"/>DC <text:s text:c="11"/>09-07-20 – <text:s/>– Came DC – Has Dynamic Brakes</text:p>
      <text:p text:style-name="P5"/>
      <text:p text:style-name="P5">135 <text:s text:c="2"/>EMD GP9 <text:s text:c="10"/>Atlas xxxxx <text:s text:c="6"/>DC <text:s text:c="11"/>03-10-23 – <text:s/>– Came DCC – Has Dynamic Brakes</text:p>
      <text:p text:style-name="P5">Programmed #135 <text:s text:c="50"/>UP Colors but no numbers <text:s/>– Suppose to be Phase 2</text:p>
      <text:p text:style-name="P5"/>
      <text:p text:style-name="Text_20_body"><text:s/>-------------------------------- Next two will be Southern Pacific (Coal Train Maybe???) -----------</text:p>
      <text:p text:style-name="P5"/>
      <text:p text:style-name="P5">5625 <text:s text:c="5"/>EMD GP9 <text:s text:c="9"/>Atlas 48421 <text:s text:c="6"/>DC <text:s text:c="10"/>11-13-21 – <text:s/>– Came DC – <text:s/>without Dynamic</text:p>
      <text:p text:style-name="P5"><text:s text:c="11"/>Southern Pacific <text:s text:c="50"/>Brakes and has roof torpedo Tubes.</text:p>
      <text:p text:style-name="P5"/>
      <text:p text:style-name="P5">5622 <text:s text:c="5"/>EMD GP9 <text:s text:c="10"/>Atlas 48419 <text:s text:c="6"/>DC <text:s text:c="10"/>07-21-23 – <text:s/>– Came DC– with 3 freight cars.</text:p>
      <text:p text:style-name="P5"><text:s text:c="11"/>Southern Pacific <text:s text:c="50"/></text:p>
      <text:p text:style-name="P5"/>
      <text:p text:style-name="P5">Maybe sell these:</text:p>
      <text:p text:style-name="P5"/>
      <text:p text:style-name="P5">NA <text:s text:c="7"/>EMD GP9 <text:s text:c="9"/>Atlas 48227 <text:s text:c="6"/>DC <text:s text:c="10"/>11-19-21 – <text:s/>– Came DC – Has Dynamic Brakes</text:p>
      <text:p text:style-name="P5"><text:s text:c="83"/><text:span text:style-name="T9">Came Southern</text:span> 2190 – Repaint <text:s/>to SP. </text:p>
      <text:p text:style-name="P5"/>
      <text:p text:style-name="P5">NA <text:s text:c="7"/>EMD GP9 <text:s text:c="9"/>Atlas 48227 <text:s text:c="6"/>DC <text:s text:c="10"/>11-19-21 – <text:s/>– Came DC – Has Dynamic Brakes</text:p>
      <text:p text:style-name="P5"><text:s text:c="83"/><text:span text:style-name="T9">Came Southern</text:span> 2190 – Repaint <text:s/>to SP. </text:p>
      <text:p text:style-name="P5"/>
      <text:p text:style-name="P5">NA <text:s text:c="7"/>EMD GP9 <text:s text:c="9"/>Atlas 48227 <text:s text:c="6"/>DC <text:s text:c="10"/>11-19-21 – <text:s/>– Came DC – Has Dynamic Brakes</text:p>
      <text:p text:style-name="P5"><text:s text:c="83"/><text:span text:style-name="T9">Came Southern</text:span> 2190 – Repaint <text:s/>to SP. </text:p>
      <text:p text:style-name="P5"/>
      <text:p text:style-name="P5">NA <text:s text:c="7"/>EMD GP9 <text:s text:c="8"/>Atlas Unpainted Shell <text:s text:c="8"/>11-13-21 – <text:s/>with #5625 above -Dynamic Brakes</text:p>
      <text:p text:style-name="P5"><text:s/>---------------------------------------------------------------</text:p>
      <text:p text:style-name="P5"/>
      <text:p text:style-name="P5">EMD GP9B – 1954 – V. 1 – p. 77/81 <text:s/>– 2<text:span text:style-name="T1">nd</text:span> Guide p. 53-56</text:p>
      <text:p text:style-name="P5"/>
      <text:p text:style-name="P5">Can use an Atlas GP9 <text:s/>To make a GP9B with the following hood modification. Has dynamic brakes. <text:s text:c="84"/></text:p>
      <text:p text:style-name="P5"/>
      <text:p text:style-name="P5">130B <text:s/>GP9B <text:s text:c="10"/>Shell <text:s text:c="41"/>07-21-20 <text:s/>– Shapeways – <text:s/>– Hood to make an A into a B</text:p>
      <text:p text:style-name="P5"><text:soft-page-break/><text:s text:c="53"/><text:a xlink:type="simple" xlink:href="https://www.shapeways.com/product/HFDBMLTE5/n-scale-gp9b-hood-section" text:style-name="Internet_20_link" text:visited-style-name="Visited_20_Internet_20_Link">https://www.shapeways.com/product/HFDBMLTE5/n-scale-gp9b-hood-section</text:a> </text:p>
      <text:p text:style-name="P5"><text:s/>---------------------------------------------------------------</text:p>
      <text:p text:style-name="P5"/>
      <text:p text:style-name="P5">Alco S4 – 1955 – V. 2 - p. 34 <text:s/>– 2<text:span text:style-name="T1">nd</text:span> Guide p. 224-226 <text:s text:c="6"/>(same as S-2 except trucks are different)</text:p>
      <text:p text:style-name="P5"/>
      <text:p text:style-name="P5">1156 <text:s text:c="2"/>Alco S4 <text:s text:c="3"/>Bachmann 63155 <text:s text:c="7"/>DCC <text:s text:c="9"/>11-02-19 – <text:s/>– Came DCC – Trouble programing</text:p>
      <text:p text:style-name="P5"><text:s/>---------------------------------------------------------------</text:p>
      <text:p text:style-name="P5"/>
      <text:p text:style-name="P5">Alco RS-2 – 1948--1969 – V. 1 – p. 49 &amp; V. 2 – p. 20 &amp; p.33 <text:s/>– 2<text:span text:style-name="T1">nd</text:span> Guide p. 243 <text:s/>------ Long Hood Forward</text:p>
      <text:p text:style-name="P5"/>
      <text:p text:style-name="P5">Note: Could run in coal train with GP7's</text:p>
      <text:p text:style-name="P9"/>
      <text:p text:style-name="P5">1291 <text:s/>Alco RS-2 <text:s text:c="5"/>Kato 176-4403 <text:s text:c="3"/>DN163K2 <text:s text:c="5"/>05-08-19 - <text:s/>- <text:s/>I installed decoder </text:p>
      <text:p text:style-name="P5">1293 <text:s/>Alco RS-2 <text:s text:c="5"/>Kato 176-4404 <text:s text:c="26"/>08-07-19 - <text:s/>– Came DC </text:p>
      <text:p text:style-name="P5">1291 <text:s/>Alco RS-2 <text:s text:c="5"/>Kato 176-4403 <text:s text:c="3"/>DN163K2 <text:s text:c="5"/>11-25-19 - <text:s/>– Came DCC</text:p>
      <text:p text:style-name="P5"><text:s/>--------------------------------------------- <text:s text:c="9"/>------------------</text:p>
      <text:p text:style-name="P5"/>
      <text:p text:style-name="P5">EMD E9A/E9B – 1956 – V. 1 – p. 182/197 <text:s/>– 2<text:span text:style-name="T1">nd</text:span> Guide p. 124</text:p>
      <text:p text:style-name="P5"/>
      <text:p text:style-name="P5">957A <text:s text:c="2"/>EMD <text:s/>E9A <text:s text:c="3"/>Kato 176-5317 <text:s/>TCS K0D8-A <text:s text:c="2"/>05-18-19-New-Lombard - <text:s/>- with decoder.</text:p>
      <text:p text:style-name="P5">957B <text:s text:c="2"/>EMD <text:s/>E9B <text:s text:c="3"/>Kato 176-5354 <text:s/>TCS K0D8-D <text:s text:c="2"/>05-18-19-New-Lombard - <text:s/>- with decoder.</text:p>
      <text:p text:style-name="P5"/>
      <text:p text:style-name="P5">951A <text:s text:c="2"/>EMD <text:s/>E9A <text:s text:c="2"/>Kato 176-5305 <text:s text:c="4"/>DN163K0A <text:s text:c="2"/>06-01-19 - Lowell - with decoder - $80.00</text:p>
      <text:p text:style-name="P5">951B <text:s text:c="2"/>EMD <text:s/>E9B <text:s text:c="2"/>Kato 176-5351? <text:s text:c="2"/>DN163K0A <text:s text:c="3"/>06-08-19 - <text:s/>– I installed decoder</text:p>
      <text:p text:style-name="P5"/>
      <text:p text:style-name="P5">944 <text:s text:c="4"/>EMD <text:s/>E9A <text:s text:c="3"/>Kato 176-5315 <text:s text:c="6"/>DC <text:s text:c="14"/>09-25-19 – <text:s/>– Has Decoder</text:p>
      <text:p text:style-name="P5"><text:s/>---------------------------------------------------------------</text:p>
      <text:p text:style-name="P5"/>
      <text:p text:style-name="P5">EMD F9A – 1958 – V. 1 – p. 110/113 <text:s/>– 2<text:span text:style-name="T1">nd</text:span> Guide p. 91-93, 95</text:p>
      <text:p text:style-name="P5"/>
      <text:p text:style-name="P5">1400 <text:s text:c="3"/>EMD F9A <text:s text:c="5"/>Life-Like 7752 <text:s text:c="6"/>DC <text:s text:c="6"/>09-24-19 – <text:s/>– Came DC (was sold as a F7A) - 1990</text:p>
      <text:p text:style-name="P5"><text:s text:c="3"/>( Renumber to 500 ) <text:s text:c="42"/>See Spookshow “Life-Like (china) EMD F7A”</text:p>
      <text:p text:style-name="P5"/>
      <text:p text:style-name="P5"><text:s/>------------------------------------- DIFFERENT SD24 CONFIGURATIONS --------------------------</text:p>
      <text:p text:style-name="P5"/>
      <text:p text:style-name="P5">EMD SD24 – 1959 – V. 1 – p. 100/104 <text:s/>– 2<text:span text:style-name="T1">nd</text:span> Guide p. 58, 71-73</text:p>
      <text:p text:style-name="P5"/>
      <text:p text:style-name="P5">410 <text:s text:c="5"/>EMD SD24 <text:s text:c="4"/>Atlas <text:s/>54434 <text:s text:c="7"/>DC <text:s text:c="14"/>02-28-20 – <text:s/>– Came DC</text:p>
      <text:p text:style-name="P5">401 <text:s text:c="5"/>EMD SD24 <text:s text:c="4"/>Atlas <text:s/>54466 <text:s text:c="7"/>DCC <text:s text:c="12"/>03-31-20 – <text:s/>– Came DCC</text:p>
      <text:p text:style-name="P5">….............................................</text:p>
      <text:p text:style-name="P5"/>
      <text:p text:style-name="P5">EMD SD24B – 1959 – V. 1 – p. 100/104 <text:s/>– 2<text:span text:style-name="T1">nd</text:span> Guide p. 58, 71-73 <text:s text:c="8"/>(they had a lot)</text:p>
      <text:p text:style-name="P5"/>
      <text:p text:style-name="P6"><text:span text:style-name="T2">XXX <text:s text:c="4"/>SD24B <text:s text:c="11"/>CRM <text:s text:c="7"/>Shell Only <text:s text:c="9"/>03-19-20 – CRM Products – – </text:span><text:span text:style-name="T10">Need Atlas SD24 Frame</text:span> </text:p>
      <text:p text:style-name="P6">762 <text:s text:c="7"/>SD7 <text:s text:c="2"/>B&amp;O <text:s text:c="3"/>Life-Like <text:s text:c="7"/>DC <text:s text:c="15"/>03-25-20 – <text:s/>– <text:s/>For SD24B Shell</text:p>
      <text:p text:style-name="P6">….............................................</text:p>
      <text:p text:style-name="P6"/>
      <text:p text:style-name="P5">EMD SD24 High Nose – 1959 – V. 1 – p. 103 <text:s/>– 2<text:span text:style-name="T1">nd</text:span> Guide p. 58, 71-73 <text:s text:c="6"/>(UP had one unit #448)</text:p>
      <text:p text:style-name="P5"/>
      <text:p text:style-name="P5">0000 <text:s/>EMD SD24 High Nose <text:s/>Atlas Shell Only <text:s text:c="7"/>01-05-20 – - <text:s/><text:span text:style-name="T3">Need Atlas SD24 Frame</text:span></text:p>
      <text:p text:style-name="P6"><text:span text:style-name="T10"><text:s text:c="84"/></text:span><text:span text:style-name="T11"><text:s/>from sooo-much-stuff</text:span></text:p>
      <text:p text:style-name="P6"><text:soft-page-break/>509 <text:s text:c="4"/>SD7 <text:s text:c="5"/>Atlas <text:s text:c="15"/>DC <text:s text:c="17"/>03-29-20 – <text:s text:c="2"/>--Milwaukee RD (use frame)</text:p>
      <text:p text:style-name="P6"><text:s text:c="73"/>Decoder <text:span text:style-name="T12">DN163A0 $28 Litchfield</text:span></text:p>
      <text:p text:style-name="P5"><text:s text:c="16"/>------------------------- <text:s/>End of SD 24 Configurations <text:s/>--------------------------------------</text:p>
      <text:p text:style-name="P5"/>
      <text:p text:style-name="P5"><text:s/>---------------------------------------------------------------</text:p>
      <text:p text:style-name="P5"/>
      <text:p text:style-name="P5">EMD GP20 – 1960 – V. 1 – p. 107 <text:s/>– 2<text:span text:style-name="T1">nd</text:span> Guide p. 58, 63</text:p>
      <text:p text:style-name="P5"><text:s text:c="7"/>Maybe Coal Train also.</text:p>
      <text:p text:style-name="P5"/>
      <text:p text:style-name="P5"><text:s/>491 <text:s text:c="4"/>EMD GP20 <text:s text:c="3"/>Life-Like 7253 <text:s text:c="5"/>DC <text:s text:c="11"/>08-11-19 <text:s/>– Came DC</text:p>
      <text:p text:style-name="P5"><text:s/>474 <text:s text:c="4"/>EMD GP20 <text:s text:c="3"/>Life-Like 7019 <text:s text:c="5"/>DC <text:s text:c="11"/>09-03-19 <text:s/>– Came DC</text:p>
      <text:p text:style-name="P5"><text:s/>491 <text:s text:c="4"/>EMD GP20 <text:s text:c="3"/>Life-Like 7253 <text:s text:c="5"/>DC <text:s text:c="11"/>09-09-20 <text:s/>– Came DC</text:p>
      <text:p text:style-name="P5"><text:s/>---------------------------------------------------------------</text:p>
      <text:p text:style-name="P5"/>
      <text:p text:style-name="P5">GE U25B – 1961 – V. 1 – p. 120 <text:s/>– 2<text:span text:style-name="T1">nd</text:span> Guide p. 163-164, 168 <text:s text:c="11"/>(High and Low Nose)</text:p>
      <text:p text:style-name="P5"/>
      <text:p text:style-name="P5">640 <text:s text:c="6"/>GE U25B <text:s text:c="2"/>Kato/Atlas 4453 <text:s text:c="6"/>DC <text:s text:c="10"/>08-19-19 <text:s/>– Came DC </text:p>
      <text:p text:style-name="P6"><text:span text:style-name="T2"><text:s text:c="13"/>Might take a 445700 Atlas motor if ever needed.</text:span> </text:p>
      <text:p text:style-name="P5"><text:s/>---------------------------------------------------------------</text:p>
      <text:p text:style-name="P5"/>
      <text:p text:style-name="P5">EMD DD35B – 1963 -- V. 1--p. 71/72 <text:s/>– 2<text:span text:style-name="T1">nd</text:span> Guide p. 87-88 <text:s text:c="6"/>(27 Units)</text:p>
      <text:p text:style-name="P5"/>
      <text:p text:style-name="P6"><text:span text:style-name="T2">75B <text:s text:c="5"/></text:span><text:span text:style-name="T5">EMD DD35 Dummy</text:span> <text:span text:style-name="T2"><text:s text:c="38"/>06-01-21 Shapeways Shell James Trains</text:span></text:p>
      <text:p text:style-name="P5"><text:s text:c="87"/>See 6926 <text:s/>DDA40X 1<text:span text:style-name="T1">st</text:span> Gen below for a frame????</text:p>
      <text:p text:style-name="P5"><text:s/>---------------------------------------------------------------</text:p>
      <text:p text:style-name="P5"/>
      <text:p text:style-name="P5">GE U50 – 1963 – V. 1 – p. 56 <text:s/>– 2<text:span text:style-name="T1">nd</text:span> Guide p. 182</text:p>
      <text:p text:style-name="P5"/>
      <text:p text:style-name="P5"><text:s/>31 <text:s text:c="6"/>GE U50 <text:s text:c="4"/>UP <text:s text:c="2"/>Con-Cor 3301-A <text:s text:c="3"/>DCC <text:s text:c="4"/>03-13-20 <text:s/>– Came DC-UP #32 – Renumber to #31 <text:s text:c="53"/></text:p>
      <text:p text:style-name="P5"><text:s/>(Marked China - maybe Japan-Not Red Barron) <text:s text:c="4"/>Swap frame with Chessie #671 – Digitrax DZ123 (8-13-20)</text:p>
      <text:p text:style-name="P5"/>
      <text:p text:style-name="P5"><text:s/>32 <text:s text:c="6"/>GE U50 <text:s text:c="4"/>UP <text:s text:c="3"/>Con-Cor 3301-A <text:s text:c="3"/>DCC <text:s text:c="3"/>03-13-20 <text:s/>– Came DC – MT Couplers</text:p>
      <text:p text:style-name="P5"><text:s text:c="22"/>(Japan) <text:s text:c="48"/>Digitrax DZ123 Decoder (8-13-20)</text:p>
      <text:p text:style-name="P5"/>
      <text:p text:style-name="P5">32 <text:s text:c="7"/>GE U50 <text:s text:c="3"/>UP <text:s text:c="4"/>Con-Cor 3301-A <text:s text:c="2"/>DCC <text:s text:c="3"/>02-07-21 <text:s/>– Came DC—Use Amtrak China frame </text:p>
      <text:p text:style-name="P5"><text:s text:c="22"/>(Japan) <text:s text:c="47"/>(Red Barron) from 08-01-21—Use ESU Sound Decoder</text:p>
      <text:p text:style-name="P5"/>
      <text:p text:style-name="P5">32 <text:s text:c="6"/>GE U50 <text:s text:c="4"/>UP <text:s text:c="3"/>Con-Cor 3301-A <text:s text:c="3"/>DCC <text:s text:c="3"/>01-12-24 – Came DC <text:s/>(Japan)</text:p>
      <text:p text:style-name="P5"><text:s/>---------------------------------------------------------------</text:p>
      <text:p text:style-name="P5"/>
      <text:p text:style-name="P5">EMD GP30 – 1963 – V. 1 – p. 131/133 <text:s/>– 2<text:span text:style-name="T1">nd</text:span> Guide p. 66 <text:s text:c="15"/>(36 Units)</text:p>
      <text:p text:style-name="P5"/>
      <text:p text:style-name="P5"><text:s text:c="2"/>702 <text:s text:c="3"/>GP30 <text:s text:c="13"/>Atlas 4728 <text:s text:c="11"/>DC <text:s text:c="12"/>05-05-20 <text:s text:c="3"/>- <text:s/>Came DC</text:p>
      <text:p text:style-name="P5"><text:s text:c="2"/>702 <text:s text:c="3"/>GP30 <text:s text:c="13"/>Atlas 4728 <text:s text:c="11"/>DC <text:s text:c="12"/>11-23-20 <text:s text:c="3"/>- <text:s/>Came DC </text:p>
      <text:p text:style-name="P5"/>
      <text:p text:style-name="P5">EMD GP30B – 1963 – V. 1 – p. 131/133 <text:s/>– 2<text:span text:style-name="T1">nd</text:span> Guide p. 66 <text:s text:c="12"/>(40 Units)</text:p>
      <text:p text:style-name="P5"/>
      <text:p text:style-name="P5">XXX <text:s text:c="3"/>GP30B <text:s text:c="13"/>CRM <text:s text:c="8"/>Shell Only <text:s text:c="7"/>03-19-20 – CRM Products – <text:s text:c="2"/>– Use the GP35 frame I</text:p>
      <text:p text:style-name="P6"><text:span text:style-name="T2"><text:s text:c="82"/>got in for the DDA35 build on 09-11-23.</text:span></text:p>
      <text:p text:style-name="P5"><text:s/>---------------------------------------------------------------</text:p>
      <text:p text:style-name="P5"/>
      <text:p text:style-name="P5"><text:soft-page-break/>EMD GP35 – 1964 – V. 1 – p 135 <text:s/>– 2<text:span text:style-name="T1">nd</text:span> Guide p. 67-69</text:p>
      <text:p text:style-name="P5"/>
      <text:p text:style-name="P5">762 <text:s text:c="5"/>EMD GP35 <text:s text:c="6"/>Atlas 4621 <text:s text:c="4"/>DZ126T <text:s text:c="8"/>08-12-19 <text:s/>- Came DC – DCC 10-20-19</text:p>
      <text:p text:style-name="P5">1762 <text:s text:c="3"/>EMD GP35 <text:s text:c="6"/>Atlas 4621 <text:s text:c="4"/>DZ126T <text:s text:c="8"/>09-22-19 <text:s/>- Came DC – DCC 10-30-19</text:p>
      <text:p text:style-name="P5"/>
      <text:p text:style-name="P5">2551 <text:s text:c="3"/>EMD GP35 <text:s text:c="6"/>Atlas 4629 <text:s text:c="27"/>09-11-23 <text:s/>– Erie Lackawanna - DC - Use cab for</text:p>
      <text:p text:style-name="P5"><text:s text:c="83"/>DDA35 - use frame with a GP30B shell from Shapeways.</text:p>
      <text:p text:style-name="P5"><text:s/>---------------------------------------------------------------</text:p>
      <text:p text:style-name="P5"/>
      <text:p text:style-name="P5">EMD DD35A <text:s/>– 1965 – V. 1 – p. 69 <text:s/>– 2<text:span text:style-name="T1">nd</text:span> Guide p. 87-88 (15 Units) <text:s/>DD35A was essentially two <text:a xlink:type="simple" xlink:href="https://en.wikipedia.org/wiki/EMD_GP35" text:style-name="Internet_20_link" text:visited-style-name="Visited_20_Internet_20_Link">EMD GP35</text:a> locomotives on a common frame, riding on a pair of 4-<text:a xlink:type="simple" xlink:href="https://en.wikipedia.org/wiki/Axle" text:style-name="Internet_20_link" text:visited-style-name="Visited_20_Internet_20_Link">axle</text:a> <text:a xlink:type="simple" xlink:href="https://en.wikipedia.org/wiki/Flexicoil" text:style-name="Internet_20_link" text:visited-style-name="Visited_20_Internet_20_Link">Flexicoil</text:a> <text:a xlink:type="simple" xlink:href="https://en.wikipedia.org/wiki/Bogie" text:style-name="Internet_20_link" text:visited-style-name="Visited_20_Internet_20_Link">trucks</text:a>. The cab of a GP35 was fitted to the front end, requiring a longer frame than the DD35; the fuel tank beneath was lengthened, and the center pass-through walkway was offset a little to the rear because of the single cab. </text:p>
      <text:p text:style-name="P5"/>
      <text:p text:style-name="P6"><text:span text:style-name="T2">75 <text:s text:c="6"/></text:span><text:span text:style-name="T5">EMD DD35B Dummy</text:span> to make a DD35A<text:span text:style-name="T2"> <text:s text:c="5"/>12-12-22 Shapeways Shell James Trains</text:span></text:p>
      <text:p text:style-name="P5"><text:s text:c="85"/>use with <text:s/>GP35 above to make a DD35A</text:p>
      <text:p text:style-name="P5"><text:s text:c="86"/>09-23-23 Install LokSound Nano 5</text:p>
      <text:p text:style-name="P5"><text:s/>---------------------------------------------------------------</text:p>
      <text:p text:style-name="P5"/>
      <text:p text:style-name="P10">GE U28C – 1966 – V. 2 - p. 96 <text:s/>– 2<text:span text:style-name="T1">nd</text:span> Guide p. 163, 169</text:p>
      <text:p text:style-name="P10">(UP had phase II U28C's which were 4 feet longer and had the same body as a U30C (see Wiki <text:a xlink:type="simple" xlink:href="https://en.wikipedia.org/wiki/GE_U28C" text:style-name="Internet_20_link" text:visited-style-name="Visited_20_Internet_20_Link">https://en.wikipedia.org/wiki/GE_U28C</text:a> ). <text:s/>Arnold models are nice but shorter body.</text:p>
      <text:p text:style-name="P10"><text:a xlink:type="simple" xlink:href="https://www.shapeways.com/product/NE7V6PXN9/u30cg-n-scale?optionId=57330883&amp;li=shops" text:style-name="Internet_20_link" text:visited-style-name="Visited_20_Internet_20_Link">https://www.shapeways.com/product/NE7V6PXN9/u30cg-n-scale?optionId=57330883&amp;li=shops</text:a></text:p>
      <text:p text:style-name="P10"/>
      <text:p text:style-name="P5">2800 <text:s/>GE U28C <text:s text:c="6"/>Kato <text:s text:c="2"/>176-17C <text:s text:c="8"/>DC <text:s text:c="7"/>10-30-19 - <text:s text:c="2"/>came <text:s/>#2816 GE U30C <text:s/>renumber 2800</text:p>
      <text:p text:style-name="P5"><text:s text:c="81"/>Body same as Phase II U28C's <text:s/>(Broken truck-hand rail) <text:s/>– <text:s/></text:p>
      <text:p text:style-name="P5"><text:s text:c="81"/>Came DC – Use DZ123</text:p>
      <text:p text:style-name="P5"><text:s/>---------------------------------------------------------------</text:p>
      <text:p text:style-name="P5"/>
      <text:p text:style-name="P5">EMD SD40 – 1966 – v. 2 – p. 104/107 <text:s/>– 2<text:span text:style-name="T1">nd</text:span> Guide p. 77-78</text:p>
      <text:p text:style-name="P5"/>
      <text:p text:style-name="P5">3066 <text:s text:c="2"/>EMD SD40 <text:s text:c="4"/>Kato 176-20W <text:s text:c="4"/>DC <text:s text:c="12"/>10-22-19 – <text:s/>– Came DC – Union Pacific --XL-No</text:p>
      <text:p text:style-name="P5">5940 <text:s text:c="2"/>EMD SD40 <text:s text:c="4"/>Kato 176-200 <text:s text:c="5"/>DC <text:s text:c="13"/>06-25-19 - <text:s/>– Came DC - Grand Trunk--- XL--No</text:p>
      <text:p text:style-name="P5"><text:s text:c="84"/>Older DC Kato with this chassis: <text:s/></text:p>
      <text:p text:style-name="P5"><text:s text:c="84"/><text:a xlink:type="simple" xlink:href="https://trovestar.com/generic/zoom.php?id=121739" text:style-name="Internet_20_link" text:visited-style-name="Visited_20_Internet_20_Link"><text:span text:style-name="T13">https://trovestar.com/generic/zoom.php?id=121739</text:span></text:a></text:p>
      <text:p text:style-name="P5"><text:s/>--------------------------------------------------------------- </text:p>
      <text:p text:style-name="P5"/>
      <text:p text:style-name="P5">Alco C-630 – 1966 to 1973 – V. 2 – p.100 <text:s/>– 2<text:span text:style-name="T1">nd</text:span> Guide p. 260-261, 263</text:p>
      <text:p text:style-name="P5"/>
      <text:p text:style-name="P5">2904 <text:s text:c="2"/>Alco C-630 <text:s text:c="3"/>Atlas 54220 <text:s text:c="10"/>DC <text:s text:c="13"/>12-24-19 – <text:s/>– Came DC</text:p>
      <text:p text:style-name="P5"><text:s/>---------------------------------------------------------------</text:p>
      <text:p text:style-name="P5"/>
      <text:p text:style-name="P5">EMD SD45 – 1968 – V. 1 – p. 59 <text:s/>– 2<text:span text:style-name="T1">nd</text:span> Guide p. 77, 80</text:p>
      <text:p text:style-name="P9"/>
      <text:p text:style-name="P5">3633 <text:s/>EMD SD45 <text:s text:c="3"/>Kato 176-31C <text:s text:c="6"/>DC <text:s text:c="15"/>03-16-20 – <text:s/></text:p>
      <text:p text:style-name="P5"><text:s/>---------------------------------------------------------------</text:p>
      <text:p text:style-name="P5"/>
      <text:p text:style-name="P5">EMD DDA40X (DD40) (6900 Series) – 1969 – V. 2 - p. 140 <text:s/>– 2<text:span text:style-name="T1">nd</text:span> Guide p. 89</text:p>
      <text:p text:style-name="P5"/>
      <text:p text:style-name="P5"><text:soft-page-break/>6915 <text:s text:c="2"/>EMD DDA40X <text:s/>Bachmann 62253 <text:s text:c="3"/>DCC <text:s text:c="2"/>10-23-19–– <text:span text:style-name="T13">Came DC/DCC</text:span></text:p>
      <text:p text:style-name="P5"/>
      <text:p text:style-name="P5">6922 <text:s text:c="2"/>EMD DDA40X <text:s/>Bachmann 66551? <text:s text:c="2"/>DC <text:s text:c="5"/>06-04-21–– Came in parts with DN140 decoder</text:p>
      <text:p text:style-name="P5"><text:s text:c="84"/>This is second version (2 motors) needs all the white gears.</text:p>
      <text:p text:style-name="P5"/>
      <text:p text:style-name="P5">6910 <text:s text:c="2"/>EMD DDA40X <text:s/>Bachmann 62256 <text:s text:c="3"/>DCC <text:s text:c="2"/>07-29-21–– <text:span text:style-name="T13">Came DC/DCC</text:span> - Marked 'for repair'</text:p>
      <text:p text:style-name="P5"/>
      <text:p text:style-name="P5">6926 <text:s text:c="2"/>EMD DDA40X <text:s/>Bachmann 11451 'Plus' <text:s/>DC 08-08-23–– Came DC-Painted &amp; unpainted shell</text:p>
      <text:p text:style-name="P5"/>
      <text:p text:style-name="P5">6926 <text:s text:c="2"/>EMD DDA40X <text:s/>Bachmann <text:s/>1<text:span text:style-name="T1">st</text:span> Gen <text:s text:c="7"/>DC 09-23-23- Came DC 1<text:span text:style-name="T1">st</text:span> Gen Use maybe for DD35</text:p>
      <text:p text:style-name="P5"/>
      <text:p text:style-name="P5">6927 <text:s text:c="2"/>EMD DDA40X <text:s/>Bachmann <text:s/>DCC <text:s text:c="7"/>DC 10-25-23- Add said broken but was OK after work.</text:p>
      <text:p text:style-name="P5"><text:s/>--------------------------------------------------------------- </text:p>
      <text:p text:style-name="P5"><text:s text:c="2"/></text:p>
      <text:p text:style-name="P5">EMD SD40-2 – 1972 – V. 2 – p. 111 <text:s/>– 2<text:span text:style-name="T1">nd</text:span> Guide p. 77-78</text:p>
      <text:p text:style-name="P5"/>
      <text:p text:style-name="P5">3220 EMD SD40-2 <text:s text:c="3"/>Kato 176-4812 <text:s text:c="24"/>04-15-19- <text:s/>- Had decoder but wouldn't <text:tab/><text:tab/><text:tab/><text:tab/><text:tab/> <text:s text:c="48"/>reprogram to road #. – Installed new decoder.</text:p>
      <text:p text:style-name="P5"><text:s/>---------------------------------------------------------------</text:p>
      <text:p text:style-name="P5"/>
      <text:p text:style-name="P5">EMD SD45T-2 – 1972 <text:s/>– 2<text:span text:style-name="T1">nd</text:span> Guide p. 83 <text:s text:c="4"/>(Built for Southern Pacific. <text:s/>Re-numbered to UP in '97 after merger)</text:p>
      <text:p text:style-name="P5"/>
      <text:p text:style-name="P5">4972 <text:s/>EMD <text:s text:c="2"/>SD45T-2 <text:s text:c="2"/>Intermountain <text:s text:c="2"/>DN166I0 <text:s text:c="3"/>05-04-19 – <text:s/>– Installed decoder </text:p>
      <text:p text:style-name="P5"><text:s text:c="86"/>frame was broken. <text:s text:c="2"/></text:p>
      <text:p text:style-name="P5"><text:s/>---------------------------------------------------------------</text:p>
      <text:p text:style-name="P5"/>
      <text:p text:style-name="P5">GE U30C – 1974 – V. 2 - p. 102 <text:s/>– 2<text:span text:style-name="T1">nd</text:span> Guide p. 171, 173</text:p>
      <text:p text:style-name="P5"/>
      <text:p text:style-name="P5">2814 <text:s/>GE U30C <text:s text:c="6"/>Kato <text:s/>176-17B <text:s text:c="9"/>DCC <text:s text:c="9"/>09-04-19 – <text:s/>– came DC—XL Sound </text:p>
      <text:p text:style-name="P5">2816 <text:s/>GE U30C <text:s text:c="6"/>Kato <text:s/>176-17C <text:s text:c="9"/>DCC <text:s text:c="7"/>09-04-19 – <text:s/>– came DC--DZ123 on 08-21-20</text:p>
      <text:p text:style-name="P5"><text:s/>---------------------------------------------------------------</text:p>
      <text:p text:style-name="P5"/>
      <text:p text:style-name="P5">EMD SD40-2 Snoot Nose – 1974 – V. 2 - p. 115 <text:s/>– 2<text:span text:style-name="T1">nd</text:span> Guide p. 77-78</text:p>
      <text:p text:style-name="P5"/>
      <text:p text:style-name="P5">3401 <text:s/>EMD SD40-2 <text:s text:c="2"/>Kato 176-4910 <text:s text:c="5"/>DC <text:s text:c="13"/>03-15-20 – <text:s/>– Came DC -DCC ready</text:p>
      <text:p text:style-name="P5"><text:s/>---------------------------------------------------------------</text:p>
      <text:p text:style-name="P5"/>
      <text:p text:style-name="P5">EMD GP38-2 – 1974 – V. 2 - p. 89 <text:s/>– 2<text:span text:style-name="T1">nd</text:span> Guide p. 57, 61</text:p>
      <text:p text:style-name="P5"/>
      <text:p text:style-name="P5">2059 <text:s/>EMD GP38-2 <text:s text:c="2"/>Kato 176-015 <text:s text:c="9"/>DC <text:s text:c="10"/>08-19-19 – <text:s/>– Came DC</text:p>
      <text:p text:style-name="P5">2142 <text:s/>EMD GP38-2 <text:s/>Walthers/Life-Like <text:s text:c="2"/>DC <text:s text:c="10"/>01-18-20 – – Came DC</text:p>
      <text:p text:style-name="P9"><text:s text:c="16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Times New Roman" fo:font-size="12pt" fo:language="en" fo:country="US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text-properties style:font-name="Times New Roman" fo:font-family="'Times New Roman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text-properties style:font-name="Times New Roman" fo:font-family="'Times New Roman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text-properties style:font-name="Times New Roman" fo:font-family="'Times New Roman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" fo:font-family="'Times New Roman'" style:font-family-generic="roman" style:font-pitch="variable" fo:font-size="12pt" fo:font-weight="bold" style:font-name-asian="SimSun" style:font-family-asian="SimSun" style:font-family-generic-asian="system" style:font-pitch-asian="variable" style:font-size-asian="12pt" style:font-weight-asian="bold" style:font-name-complex="Lucida Sans1" style:font-family-complex="'Lucida Sans'" style:font-family-generic-complex="system" style:font-pitch-complex="variable" style:font-size-complex="12pt" style:font-weight-complex="bold"/>
    </style:style>
    <style:style style:name="List_20_Heading" style:display-name="List Heading" style:family="paragraph" style:parent-style-name="Standard" style:next-style-name="List_20_Contents" style:class="html">
      <style:paragraph-properties fo:margin-left="0in" fo:margin-right="0in" fo:text-indent="0in" style:auto-text-indent="false"/>
    </style:style>
    <style:style style:name="List_20_Contents" style:display-name="List Contents" style:family="paragraph" style:parent-style-name="Standard" style:class="html">
      <style:paragraph-properties fo:margin-left="0.3937in" fo:margin-right="0in" fo:text-indent="0in" style:auto-text-indent="fals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6098in" fo:margin-bottom="0.6098in" fo:margin-left="0.5098in" fo:margin-right="0.45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402in" style:distance-after-sep="0.0402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9-07-08T08:54:26.01</meta:creation-date>
    <dc:date>2026-08-10T09:11:03.107555600</dc:date>
    <meta:editing-duration>P486DT5H46M21S</meta:editing-duration>
    <meta:editing-cycles>674</meta:editing-cycles>
    <meta:generator>LibreOffice/25.8.7.3$Windows_X86_64 LibreOffice_project/30742500f2d3eb4366ac312fa33d3dcabdb3eba5</meta:generator>
    <meta:print-date>2026-08-10T08:49:37.480902800</meta:print-date>
    <meta:document-statistic meta:table-count="0" meta:image-count="0" meta:object-count="0" meta:page-count="10" meta:paragraph-count="327" meta:word-count="3088" meta:character-count="28961" meta:non-whitespace-character-count="17346"/>
  </office:meta>
</office:document-meta>
</file>